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4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2" style:family="text">
      <style:text-properties style:font-name="Times New Roman" fo:font-size="14pt" fo:language="en" fo:country="US" fo:font-weight="bold" style:font-size-asian="14pt" style:font-weight-asian="bold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Оснащенность библиотеки </text:span></text:p>
      <text:p text:style-name="P1"><text:span text:style-name="T1">в МБОУ «Тат-Китнинская ООШ»</text:span></text:p>
      <text:p text:style-name="P1"><text:span text:style-name="T1">на 2026 -202</text:span><text:span text:style-name="T2">7</text:span><text:span text:style-name="T1"> <text:s/>учебный год</text:span></text:p>
      <text:p text:style-name="P2"><text:span text:style-name="T1">В библиотеке имеется возможность пользоваться литературой детям-инвалидам и детям с ОВЗ.</text:span></text:p>
      <text:p text:style-name="P3"/>
      <text:p text:style-name="Standard"><text:span text:style-name="T1">Общая площадь библиотеки — 18 <text:s/>кв.м;</text:span></text:p>
      <text:p text:style-name="Standard"><text:span text:style-name="T1">Читального зала нет;</text:span></text:p>
      <text:p text:style-name="Standard"><text:span text:style-name="T1">Место для просмотра литературы и периодики - <text:s/>2;</text:span></text:p>
      <text:p text:style-name="P3"/>
      <text:p text:style-name="Standard"><text:span text:style-name="T1">Общий фонд – 9347</text:span><text:bookmark text:name="Bookmark"/><text:span text:style-name="T1"> экземпляров;</text:span></text:p>
      <text:p text:style-name="Standard"><text:span text:style-name="T1">Учебная литература – 1422 экземпляра;</text:span></text:p>
      <text:p text:style-name="Standard"><text:span text:style-name="T1">Художественная литература – 6700 экземпляров;</text:span></text:p>
      <text:p text:style-name="Standard"><text:span text:style-name="T1">Энциклопедии –24 экземпляра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ru" style:country-asian="RU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ru" style:country-asian="RU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Default_20_Paragraph_20_Font" style:display-name="Default Paragraph Font" style:family="text"/>
    <style:style style:name="Верхний_20_колонтитул_20_Знак" style:display-name="Верхний колонтитул Знак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ученик 3</meta:initial-creator>
    <dc:creator>1 1</dc:creator>
    <meta:editing-cycles>2</meta:editing-cycles>
    <meta:creation-date>2025-10-08T04:59:00</meta:creation-date>
    <dc:date>2026-09-03T11:00:35.54</dc:date>
    <meta:editing-duration>PT1S</meta:editing-duration>
    <meta:generator>OpenOffice/4.1.14$Win32 OpenOffice.org_project/4114m1$Build-9811</meta:generator>
    <meta:document-statistic meta:table-count="0" meta:image-count="0" meta:object-count="0" meta:page-count="1" meta:paragraph-count="11" meta:word-count="57" meta:character-count="408"/>
    <meta:user-defined meta:name="AppVersion">12.0000</meta:user-defined>
    <meta:user-defined meta:name="Company">МБОУ "Мари-Биляморская СОШ"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